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Text_20_body">
      <style:paragraph-properties fo:margin-left="0cm" fo:margin-right="0cm" fo:line-height="107%" fo:text-indent="0cm" style:auto-text-indent="false"/>
    </style:style>
    <style:style style:name="T1" style:family="text">
      <style:text-properties fo:font-size="16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Strong_20_Emphasis"><text:span text:style-name="T1">36 Mannschaften, zwei Tage und ganz viel Fußballbegeisterung</text:span></text:span></text:p>
      <text:p text:style-name="Text_20_body"><text:span text:style-name="Strong_20_Emphasis">2. Toyota Dinig Cup begeistert Nachwuchskicker in Hochstetten-Dhaun</text:span></text:p>
      <text:p text:style-name="Text_20_body"><text:span text:style-name="Strong_20_Emphasis">Hochstetten-Dhaun.</text:span> Strahlender Sonnenschein, spannende Spiele, viele glückliche Kinder und jede Menge Fußballbegeisterung: Beim <text:span text:style-name="Strong_20_Emphasis">2. Toyota Dinig Cup</text:span> der <text:span text:style-name="Strong_20_Emphasis">SpVgg Hochstetten</text:span> verwandelte sich das Sportgelände am 8. und 9. August in einen großen Treffpunkt für den Jugendfußball. Insgesamt <text:span text:style-name="Strong_20_Emphasis">36 Mannschaften von der G- bis zur C-Jugend</text:span> waren der Einladung gefolgt und sorgten zwei Tage lang für reichlich Betrieb auf und neben dem Rasen. Das Turnierprogramm reichte am Samstag von der G- über die F- bis zur D-Jugend und wurde am Sonntag mit E- und C-Jugend fortgesetzt.</text:p>
      <text:p text:style-name="Text_20_body">Unter dem Motto <text:span text:style-name="Strong_20_Emphasis">„Heute Talente. Morgen Legenden.“</text:span> stand dabei nicht allein der sportliche Erfolg im Mittelpunkt. Vor allem bei den jüngsten Kickern der G- und F-Jugend ging es um die Freude am Fußball, das gemeinsame Erlebnis und darum, vor Eltern, Großeltern, Freunden und zahlreichen weiteren Zuschauern auf Torejagd zu gehen. Ergebnisse und Platzierungen spielten hier bewusst keine Rolle.</text:p>
      <text:p text:style-name="Text_20_body">Und so gab es bei den Jüngsten am Ende vor allem Gewinner: <text:span text:style-name="Strong_20_Emphasis">Jedes Kind durfte einen kleinen Pokal mit nach Hause nehmen</text:span>, für die Mannschaften gab es obendrein Gummibärchen. Die vielen kleinen Trophäen sorgten bei der Siegerehrung für mindestens ebenso viel Begeisterung wie zuvor die Tore auf dem Platz.</text:p>
      <text:p text:style-name="Text_20_body">Dass der Toyota Dinig Cup auch Mannschaften über die nähere Umgebung hinaus nach Hochstetten lockt, zeigte das Teilnehmerfeld. Neben zahlreichen Teams aus der Region nahmen Vereine mit teils deutlich weiterer Anreise teil, darunter Mannschaften aus <text:span text:style-name="Strong_20_Emphasis">Mutterstadt, Frankenthal, Frei-Weinheim und Beindersheim</text:span>. Allein bei der E-Jugend gingen zehn Mannschaften an den Start; bei der D-Jugend waren es neun. Eine besondere Bereicherung des Teilnehmerfeldes waren die <text:span text:style-name="Strong_20_Emphasis">Kickerinnen der JSG Kirner-Land</text:span>, die als reine Mädchenmannschaft im E-Jugend-Turnier antraten und mit einer tollen Leistung zeigten, dass Fußballbegeisterung keine Grenzen kennt. Ihr Auftritt war ein schönes Beispiel dafür, wie selbstverständlich Mädchenfußball heute zum Nachwuchsfußball gehört.</text:p>
      <text:p text:style-name="Text_20_body"><text:span text:style-name="Strong_20_Emphasis">Spannende Entscheidungen und ein Hauch von WM-Feeling</text:span></text:p>
      <text:p text:style-name="Text_20_body">Ab der E-Jugend ging es dann auch um Platzierungen. Bei der <text:span text:style-name="Strong_20_Emphasis">E-Jugend</text:span> setzte sich der <text:span text:style-name="Strong_20_Emphasis">SC Idar-Oberstein</text:span> durch, gefolgt von <text:span text:style-name="Strong_20_Emphasis">SG Hüffelsheim 1</text:span> und <text:span text:style-name="Strong_20_Emphasis">JSG Kyrburg 1</text:span>. Den Turniersieg bei der <text:span text:style-name="Strong_20_Emphasis">D-Jugend</text:span> holte sich die <text:span text:style-name="Strong_20_Emphasis">JSG Dickenschied-Womrath</text:span> vor der <text:span text:style-name="Strong_20_Emphasis">JSG Nahe-Glan</text:span> und dem <text:span text:style-name="Strong_20_Emphasis">SV Horchheim</text:span>. In der <text:span text:style-name="Strong_20_Emphasis">C-Jugend</text:span> triumphierte schließlich die <text:span text:style-name="Strong_20_Emphasis">JSG Kirner-Land</text:span> vor der <text:span text:style-name="Strong_20_Emphasis">JSG Nahe-Glan</text:span> und dem <text:span text:style-name="Strong_20_Emphasis">SC Idar-Oberstein</text:span>.</text:p>
      <text:p text:style-name="Text_20_body">Für einen besonderen Abschluss der jeweiligen Wettbewerbe sorgten die Siegerehrungen. Mit ihren großen Fußball-Pokalen kam dabei fast ein wenig <text:span text:style-name="Strong_20_Emphasis">WM-Feeling</text:span> auf – und die begehrten Trophäen sorgten bei den Nachwuchsfußballern für entsprechend stolze Gesichter.</text:p>
      <text:p text:style-name="Text_20_body">Eine besondere Auszeichnung gab es bei der E-, D- und C-Jugend zusätzlich: In jeder Altersklasse wurde ein <text:span text:style-name="Strong_20_Emphasis">„Spieler des Turniers“</text:span> gewählt. Darüber entschieden die Trainer der teilnehmenden Mannschaften. Um die Wahl möglichst unabhängig zu gestalten, durfte dabei kein Trainer einen Spieler aus der eigenen Mannschaft benennen.</text:p>
      <text:p text:style-name="Text_20_body"><text:soft-page-break/>Auch der sportliche Rahmen passte zum Anspruch des Turniers. Die Begegnungen der E-, D- und C-Jugend wurden von <text:span text:style-name="Strong_20_Emphasis">offiziellen Schiedsrichtern</text:span> geleitet. Die Zuschauer erlebten engagierte und leidenschaftliche, zugleich insgesamt sehr faire Begegnungen.</text:p>
      <text:p text:style-name="Text_20_body">Für den Fall der Fälle war auch das <text:span text:style-name="Strong_20_Emphasis">Deutsche Rote Kreuz (DRK)</text:span> vor Ort und unterstützte die Veranstaltung. Besonders erfreulich: Die Einsatzkräfte mussten während des gesamten Turniers <text:span text:style-name="Strong_20_Emphasis">keine Verletzungen behandeln</text:span>. Bei 36 teilnehmenden Mannschaften und zwei intensiven Fußballtagen war dies zugleich ein schönes Zeichen dafür, wie fair es auf den Plätzen zuging.</text:p>
      <text:p text:style-name="Text_20_body"><text:span text:style-name="Strong_20_Emphasis">Hochsommer auf und neben dem Platz</text:span></text:p>
      <text:p text:style-name="Text_20_body">Nicht nur sportlich ging es an diesem Wochenende heiß her. Bei <text:span text:style-name="Strong_20_Emphasis">wolkenlosem Himmel und hochsommerlichen Temperaturen</text:span> kamen Spieler, Trainer, Helfer und Zuschauer ordentlich ins Schwitzen. Entsprechend entwickelte sich neben den kühlen Getränken vor allem das <text:span text:style-name="Strong_20_Emphasis">Eis zu einem der Verkaufsschlager des Wochenendes</text:span>.</text:p>
      <text:p text:style-name="Text_20_body">Auch abseits des Spielfeldes hatte die SpVgg Hochstetten einiges auf die Beine gestellt. Eine <text:span text:style-name="Strong_20_Emphasis">Hüpfburg</text:span> bot den Kindern Abwechslung zwischen den Spielen, während Hauptsponsor <text:span text:style-name="Strong_20_Emphasis">Toyota Dinig zwei Fahrzeuge</text:span> auf dem Turniergelände präsentierte.</text:p>
      <text:p text:style-name="Text_20_body">Für das leibliche Wohl war ebenfalls bestens gesorgt. Zahlreiche Helferinnen und Helfer kümmerten sich in mehreren Schichten um Grill und Getränke. An beiden Tagen gab es zudem ab 14 Uhr Kaffee und Kuchen, organisiert von der <text:span text:style-name="Strong_20_Emphasis">Tanzabteilung der SpVgg Hochstetten</text:span> und dem <text:span text:style-name="Strong_20_Emphasis">Förderverein der Kita Zwergentreff</text:span>.</text:p>
      <text:p text:style-name="Text_20_body"><text:span text:style-name="Strong_20_Emphasis">Sponsoren und Gemeinde</text:span></text:p>
      <text:p text:style-name="Text_20_body">Auch <text:span text:style-name="Strong_20_Emphasis">Hans-Jürgen Dinig</text:span>, Hauptsponsor und Namensgeber des Turniers, ließ es sich nicht nehmen, persönlich auf dem Sportgelände vorbeizuschauen und sich vor Ort ein Bild vom Turniergeschehen zu machen.</text:p>
      <text:p text:style-name="Text_20_body">Ebenso konnte die SpVgg Hochstetten den <text:span text:style-name="Strong_20_Emphasis">Bürgermeister sowie Vertreter des Gemeinderates</text:span> begrüßen. Ihr Besuch unterstrich die Wertschätzung für die Jugendarbeit und das ehrenamtliche Engagement, ohne die Veranstaltungen dieser Größenordnung im Vereinssport nicht möglich wären.</text:p>
      <text:p text:style-name="Text_20_body">Eine wichtige Grundlage für den Toyota Dinig Cup ist die Unterstützung durch Sponsoren und Partner. Allen voran trägt <text:span text:style-name="Strong_20_Emphasis">Toyota Dinig als Hauptsponsor</text:span> wesentlich dazu bei, das Turnier in dieser Form möglich zu machen. Die SpVgg Hochstetten bedankt sich darüber hinaus bei der <text:span text:style-name="Strong_20_Emphasis">Kreissparkasse Birkenfeld, REWE, Plasmatec Götz</text:span> und der <text:span text:style-name="Strong_20_Emphasis">ERGO Versicherung Eike Füllmann</text:span> für ihre Unterstützung des Jugendfußballs.</text:p>
      <text:p text:style-name="Text_20_body"><text:span text:style-name="Strong_20_Emphasis">Ohne Ehrenamt kein Toyota Dinig Cup</text:span></text:p>
      <text:p text:style-name="Text_20_body">Hinter zwei Tagen Jugendfußball steckt weit mehr Arbeit, als während der Spiele auf dem Platz zu sehen ist. Organisiert wurde der 2. Toyota Dinig Cup von der <text:span text:style-name="Strong_20_Emphasis">Jugendabteilung der SpVgg Hochstetten</text:span> unter Federführung von <text:span text:style-name="Strong_20_Emphasis">Jugendleiter Jan Reuther</text:span>. Wesentliche Unterstützung bei Vorbereitung und Durchführung leisteten <text:span text:style-name="Strong_20_Emphasis">Yvonne Reuther, Eike Füllmann und Marcus Kirschner</text:span>. Die Turnierleitung lag in den Händen von <text:span text:style-name="Strong_20_Emphasis">Matthias Raskopf und Marcus Kirschner</text:span>.</text:p>
      <text:p text:style-name="Text_20_body">Hinzu kamen zahlreiche freiwillige Helferinnen und Helfer, die über das gesamte Wochenende und in mehreren Schichten im Einsatz waren – ob am Grill, bei der Getränkeausgabe, beim Auf- und <text:soft-page-break/>Abbau oder bei den vielen kleinen Dingen, die notwendig sind, damit ein Turnier mit 36 Mannschaften reibungslos über die Bühne gehen kann.</text:p>
      <text:p text:style-name="Text_20_body">Der Dank der <text:span text:style-name="Strong_20_Emphasis">SpVgg Hochstetten</text:span> gilt deshalb allen Helferinnen und Helfern, den Schiedsrichtern, Trainern und Betreuern, dem <text:span text:style-name="Strong_20_Emphasis">DRK</text:span>, den teilnehmenden Vereinen und Mannschaften sowie den vielen Eltern, Familien und Zuschauern, die für eine tolle Atmosphäre auf dem Sportgelände sorgten.</text:p>
      <text:p text:style-name="Text_20_body">Nach zwei intensiven Turniertagen waren es deshalb nicht nur Pokale und Ergebnisse, die in Erinnerung blieben. Es waren vor allem <text:span text:style-name="Strong_20_Emphasis">viele glückliche Kinder, spannende Spiele, faire Begegnungen und die gemeinsame Begeisterung für den Fußball</text:span>.</text:p>
      <text:p text:style-name="Text_20_body">Und vielleicht hat der eine oder andere Zuschauer an diesem Wochenende tatsächlich schon einen der Fußballer gesehen, für die das Turniermotto eines Tages Wirklichkeit wird:</text:p>
      <text:p text:style-name="Text_20_body"><text:span text:style-name="Strong_20_Emphasis">Heute Talente. Morgen Legenden.</text:span></text:p>
      <text:p text:style-name="Text_20_body"><text:span text:style-name="Strong_20_Emphasis">Anfeuern. Mitfiebern. Mitfeiern.</text:span></text:p>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de" fo:country="DE"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de" fo:country="DE"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8-22T16:39:42.150899800</meta:creation-date>
    <dc:date>2026-08-22T16:40:29.703656600</dc:date>
    <meta:editing-duration>PT48S</meta:editing-duration>
    <meta:editing-cycles>1</meta:editing-cycles>
    <meta:document-statistic meta:table-count="0" meta:image-count="0" meta:object-count="0" meta:page-count="3" meta:paragraph-count="28" meta:word-count="1011" meta:character-count="7120" meta:non-whitespace-character-count="6135"/>
    <meta:generator>LibreOffice/26.2.5.2$Windows_X86_64 LibreOffice_project/cd7284b4cbbfeb507e630c1aac019f4157393acb</meta:generator>
  </office:meta>
</office:document-meta>
</file>